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style:snap-to-layout-grid="false" fo:text-align="center"/>
    </style:style>
    <style:style style:name="T53" style:parent-style-name="預設段落字型" style:family="text">
      <style:text-properties style:font-name-asian="標楷體" fo:font-size="16pt" style:font-size-asian="16pt"/>
    </style:style>
    <style:style style:name="T54" style:parent-style-name="預設段落字型" style:family="text">
      <style:text-properties style:font-name-asian="標楷體" fo:color="#FF0000" fo:font-size="16pt" style:font-size-asian="16pt"/>
    </style:style>
    <style:style style:name="T55" style:parent-style-name="預設段落字型" style:family="text">
      <style:text-properties style:font-name-asian="標楷體" fo:color="#FF0000" fo:font-size="16pt" style:font-size-asian="16pt"/>
    </style:style>
    <style:style style:name="T56" style:parent-style-name="預設段落字型" style:family="text">
      <style:text-properties style:font-name-asian="標楷體" fo:font-size="16pt" style:font-size-asian="16pt"/>
    </style:style>
    <style:style style:name="T57" style:parent-style-name="預設段落字型" style:family="text">
      <style:text-properties style:font-name-asian="標楷體" fo:color="#FF0000" fo:font-size="16pt" style:font-size-asian="16pt"/>
    </style:style>
    <style:style style:name="T58" style:parent-style-name="預設段落字型" style:family="text">
      <style:text-properties style:font-name-asian="標楷體" fo:font-size="16pt" style:font-size-asian="16pt"/>
    </style:style>
    <style:style style:name="T59" style:parent-style-name="預設段落字型" style:family="text">
      <style:text-properties style:font-name-asian="標楷體" fo:color="#FF0000" fo:font-size="16pt" style:font-size-asian="16pt"/>
    </style:style>
    <style:style style:name="T60" style:parent-style-name="預設段落字型" style:family="text">
      <style:text-properties style:font-name-asian="標楷體" fo:font-size="16pt" style:font-size-asian="16pt"/>
    </style:style>
    <style:style style:name="T6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6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69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style:snap-to-layout-grid="false" fo:text-align="end" fo:margin-top="0.25in"/>
    </style:style>
    <style:style style:name="T109" style:parent-style-name="預設段落字型" style:family="text">
      <style:text-properties style:font-name-asian="標楷體" fo:font-size="16pt" style:font-size-asian="16pt"/>
    </style:style>
    <style:style style:name="T110" style:parent-style-name="預設段落字型" style:family="text">
      <style:text-properties style:font-name-asian="標楷體" fo:color="#FF0000" fo:font-size="16pt" style:font-size-asian="16pt"/>
    </style:style>
    <style:style style:name="T111" style:parent-style-name="預設段落字型" style:family="text">
      <style:text-properties style:font-name-asian="標楷體" fo:color="#FF0000" fo:font-size="16pt" style:font-size-asian="16pt"/>
    </style:style>
    <style:style style:name="T112" style:parent-style-name="預設段落字型" style:family="text">
      <style:text-properties style:font-name-asian="標楷體" fo:font-size="16pt" style:font-size-asian="16pt"/>
    </style:style>
    <style:style style:name="T113" style:parent-style-name="預設段落字型" style:family="text">
      <style:text-properties style:font-name-asian="標楷體" fo:color="#FF0000" fo:font-size="16pt" style:font-size-asian="16pt"/>
    </style:style>
    <style:style style:name="T114" style:parent-style-name="預設段落字型" style:family="text">
      <style:text-properties style:font-name-asian="標楷體" fo:font-size="16pt" style:font-size-asian="16pt"/>
    </style:style>
    <style:style style:name="T115" style:parent-style-name="預設段落字型" style:family="text">
      <style:text-properties style:font-name-asian="標楷體" fo:color="#FF0000" fo:font-size="16pt" style:font-size-asian="16pt"/>
    </style:style>
    <style:style style:name="T116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發表</text:span><text:span text:style-name="T8"><text:s text:c="2"/></text:span><text:span text:style-name="T9">器材切結書</text:span></text:p>
      <text:p text:style-name="P10"/>
      <text:p text:style-name="內文"><text:span text:style-name="T11"><text:s text:c="10"/></text:span><text:span text:style-name="T12">代表整組畢專組員(以下簡稱甲方)</text:span><text:span text:style-name="T13">確認器材無損壞</text:span><text:span text:style-name="T14">，</text:span><text:span text:style-name="T15">且</text:span><text:span text:style-name="T16">同意在</text:span><text:span text:style-name="T17">使用完後，至</text:span><text:span text:style-name="T18">攝影棚將器材完好交付給</text:span><text:span text:style-name="T19">攝影棚管理員</text:span><text:span text:style-name="T20">(</text:span><text:span text:style-name="T21">以下簡稱乙</text:span><text:span text:style-name="T22">方)</text:span><text:span text:style-name="T23">。</text:span></text:p>
      <text:p text:style-name="P24"/>
      <text:p text:style-name="P25">（一）如經攝影棚管理員檢查後發現器材損毀，將負起賠償責任，若影響到後面其他畢專組別拍攝作業，也會負擔被影響到組別租借相關器材的費用。</text:p>
      <text:p text:style-name="P26">（二）如器材未在時間內歸還，輕責停權甲方所有組員一學期器材借用資格，重責負擔下組額外租借相關器材的費用。</text:p>
      <text:p text:style-name="P27">（三）乙方有權，判定器材損壞的程度。</text:p>
      <text:p text:style-name="P28">（四）丙方為甲方連帶保證人，確保共同監督甲方使用情況，丙方並需負擔共同責任。</text:p>
      <text:p text:style-name="P29"/>
      <text:p text:style-name="P30"/>
      <text:p text:style-name="P31">立書人(甲方)班級：<text:s text:c="8"/><text:s text:c="5"/>學號：<text:s text:c="14"/>電話：</text:p>
      <text:p text:style-name="P32">立書人身分證字號：<text:s text:c="18"/>簽章(甲方)：</text:p>
      <text:p text:style-name="P33"/>
      <text:p text:style-name="P34"/>
      <text:p text:style-name="P35">連帶保證人(丙方)班級：<text:s text:c="9"/>學號：<text:s text:c="12"/>電話：</text:p>
      <text:p text:style-name="P36">連帶保證人身分證字號：<text:s text:c="14"/>簽章(丙方)：</text:p>
      <text:p text:style-name="P37"/>
      <text:p text:style-name="P38">連帶保證人(丙方)班級： <text:s text:c="8"/>學號： <text:s text:c="11"/>電話：</text:p>
      <text:p text:style-name="P39">連帶保證人身分證字號： <text:s text:c="13"/>簽章(丙方)：</text:p>
      <text:p text:style-name="P40"/>
      <text:p text:style-name="P41">連帶保證人(丙方)班級： <text:s text:c="8"/>學號： <text:s text:c="11"/>電話：</text:p>
      <text:p text:style-name="P42">連帶保證人身分證字號： <text:s text:c="13"/>簽章(丙方)：</text:p>
      <text:p text:style-name="P43"/>
      <text:p text:style-name="P44">連帶保證人(丙方)班級： <text:s text:c="8"/>學號： <text:s text:c="11"/>電話：</text:p>
      <text:p text:style-name="P45">連帶保證人身分證字號： <text:s text:c="13"/>簽章(丙方)：</text:p>
      <text:p text:style-name="P46"/>
      <text:p text:style-name="P47">連帶保證人(丙方)班級： <text:s text:c="8"/>學號： <text:s text:c="11"/>電話：</text:p>
      <text:p text:style-name="P48">連帶保證人身分證字號： <text:s text:c="13"/>簽章(丙方)：</text:p>
      <text:p text:style-name="P49"/>
      <text:p text:style-name="P50">攝影棚管理員簽章(乙方)：</text:p>
      <text:p text:style-name="P51"/>
      <text:p text:style-name="P52"><text:span text:style-name="T53">　　　　　　　　　　　　　　　　　　</text:span><text:span text:style-name="T54">11</text:span><text:span text:style-name="T55">0</text:span><text:span text:style-name="T56">年</text:span><text:span text:style-name="T57">07</text:span><text:span text:style-name="T58">月</text:span><text:span text:style-name="T59">07</text:span><text:span text:style-name="T60">日</text:span><text:soft-page-break/><text:span text:style-name="T61">亞洲大學資訊傳播學系</text:span></text:p>
      <text:p text:style-name="P62"><text:span text:style-name="T63">110</text:span><text:span text:style-name="T64">學年度</text:span><text:span text:style-name="T65"><text:s text:c="2"/></text:span><text:span text:style-name="T66">畢業專題</text:span><text:span text:style-name="T67"><text:s text:c="2"/></text:span><text:span text:style-name="T68">器材切結書</text:span></text:p>
      <text:p text:style-name="P69"/>
      <text:p text:style-name="內文"><text:span text:style-name="T70"><text:s text:c="10"/></text:span><text:span text:style-name="T71">代表整組畢專組員(以下簡稱甲方)</text:span><text:span text:style-name="T72">確認器材無損壞</text:span><text:span text:style-name="T73">，</text:span><text:span text:style-name="T74">且</text:span><text:span text:style-name="T75">同意在</text:span><text:span text:style-name="T76">使用完後，至</text:span><text:span text:style-name="T77">攝影棚將器材完好交付給攝影棚管理員(</text:span><text:span text:style-name="T78">以下簡稱乙</text:span><text:span text:style-name="T79">方)</text:span><text:span text:style-name="T80">。</text:span></text:p>
      <text:p text:style-name="P81"/>
      <text:p text:style-name="P82">（一）如經攝影棚管理員檢查後發現器材損毀，將負起賠償責任，若影響到後面其他畢專組別拍攝作業，也會負擔被影響到組別租借相關器材的費用。</text:p>
      <text:p text:style-name="P83">（二）如器材未在時間內歸還，輕責停權甲方所有組員一學期器材借用資格，重責負擔下組額外租借相關器材的費用。</text:p>
      <text:p text:style-name="P84">（三）乙方有權，判定器材損壞的程度。</text:p>
      <text:p text:style-name="P85">（四）丙方為甲方連帶保證人，確保共同監督甲方使用情況，丙方並需負擔共同責任。</text:p>
      <text:p text:style-name="P86"/>
      <text:p text:style-name="P87"/>
      <text:p text:style-name="P88">立書人(甲方)班級： <text:s text:c="7"/><text:s text:c="5"/>學號： <text:s text:c="13"/>電話：</text:p>
      <text:p text:style-name="P89">立書人身分證字號： <text:s text:c="17"/>簽章(甲方)：</text:p>
      <text:p text:style-name="P90"/>
      <text:p text:style-name="P91"/>
      <text:p text:style-name="P92">連帶保證人(丙方)班級： <text:s text:c="8"/>學號： <text:s text:c="11"/>電話：</text:p>
      <text:p text:style-name="P93">連帶保證人身分證字號： <text:s text:c="13"/>簽章(丙方)：</text:p>
      <text:p text:style-name="P94"/>
      <text:p text:style-name="P95">連帶保證人(丙方)班級： <text:s text:c="8"/>學號： <text:s text:c="11"/>電話：</text:p>
      <text:p text:style-name="P96">連帶保證人身分證字號： <text:s text:c="13"/>簽章(丙方)：</text:p>
      <text:p text:style-name="P97"/>
      <text:p text:style-name="P98">連帶保證人(丙方)班級： <text:s text:c="8"/>學號： <text:s text:c="11"/>電話：</text:p>
      <text:p text:style-name="P99">連帶保證人身分證字號： <text:s text:c="13"/>簽章(丙方)：</text:p>
      <text:p text:style-name="P100"/>
      <text:p text:style-name="P101">連帶保證人(丙方)班級： <text:s text:c="8"/>學號： <text:s text:c="11"/>電話：</text:p>
      <text:p text:style-name="P102">連帶保證人身分證字號： <text:s text:c="13"/>簽章(丙方)：</text:p>
      <text:p text:style-name="P103"/>
      <text:p text:style-name="P104">連帶保證人(丙方)班級： <text:s text:c="8"/>學號： <text:s text:c="11"/>電話：</text:p>
      <text:p text:style-name="P105">連帶保證人身分證字號： <text:s text:c="13"/>簽章(丙方)：</text:p>
      <text:p text:style-name="P106"/>
      <text:p text:style-name="P107">攝影棚管理員簽章(乙方)：</text:p>
      <text:p text:style-name="P108"><text:span text:style-name="T109">　　　　　　　　　　　　　　　　　　</text:span><text:span text:style-name="T110">11</text:span><text:span text:style-name="T111">0</text:span><text:span text:style-name="T112">年</text:span><text:span text:style-name="T113">07</text:span><text:span text:style-name="T114">月</text:span><text:span text:style-name="T115">07</text:span><text:span text:style-name="T11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項目符號" style:display-name="項目符號" style:family="paragraph" style:parent-style-name="內文" style:list-style-name="LFO1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>
      <style:footer>
        <text:p text:style-name="頁首">第二聯<text:s/>管理員(乙方)留存</text:p>
      </style:footer>
    </style:master-page>
    <style:master-page style:next-style-name="MP0" style:name="MPF0" style:page-layout-name="PL0">
      <style:footer>
        <text:p text:style-name="頁首">第一聯<text:s/>畢專組別<text:s/>(甲、丙方)<text:s/>留存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王亮瑜</dc:creator>
    <meta:creation-date>2021-09-03T08:04:00Z</meta:creation-date>
    <dc:date>2021-09-03T08:04:00Z</dc:date>
    <meta:print-date>2019-06-20T06:37:00Z</meta:print-date>
    <meta:template xlink:href="Normal.dotm" xlink:type="simple"/>
    <meta:editing-cycles>2</meta:editing-cycles>
    <meta:editing-duration>PT0S</meta:editing-duration>
    <meta:document-statistic meta:page-count="2" meta:paragraph-count="259" meta:word-count="623" meta:character-count="1299" meta:row-count="187" meta:non-whitespace-character-count="935"/>
  </office:meta>
</office:document-meta>
</file>